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fo:font-size="9pt" style:font-size-asian="9pt" style:font-size-complex="9pt"/>
    </style:style>
    <style:style style:name="ce3" style:family="table-cell" style:parent-style-name="Migliaia" style:data-style-name="N36">
      <style:table-cell-properties style:vertical-align="middle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9pt" style:font-size-asian="9pt" style:font-size-complex="9pt"/>
    </style:style>
    <style:style style:name="ce6" style:family="table-cell" style:parent-style-name="Migliaia" style:data-style-name="N38">
      <style:table-cell-properties style:vertical-align="middle"/>
      <style:text-properties fo:font-size="9pt" style:font-size-asian="9pt" style:font-size-complex="9pt"/>
    </style:style>
    <style:style style:name="ce7" style:family="table-cell" style:parent-style-name="Default" style:data-style-name="N1">
      <style:table-cell-properties fo:border-top="2pt solid #FFFFFF" fo:border-bottom="none" fo:border-left="2pt solid #FFFFFF" fo:border-right="2pt solid #FFFFFF" style:vertical-align="middle" fo:wrap-option="wrap" fo:background-color="#071D49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FFFFFF" fo:border-bottom="none" fo:border-left="2pt solid #FFFFFF" fo:border-right="2pt solid #FFFFFF" style:vertical-align="middle" fo:background-color="#071D49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FFFFFF" fo:border-bottom="none" fo:border-left="2pt solid #FFFFFF" fo:border-right="2pt solid #FFFFFF" style:vertical-align="middle" fo:wrap-option="wrap" fo:background-color="#071D49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1" style:family="table-cell" style:parent-style-name="Migliaia" style:data-style-name="N36">
      <style:table-cell-properties style:vertical-align="middle" fo:background-color="transparent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1">
      <style:table-cell-properties fo:border="2pt solid #FFFFFF" style:vertical-align="middle" fo:wrap-option="wrap" fo:background-color="#D9D9D9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37">
      <style:table-cell-properties fo:border="2pt solid #FFFFFF" style:vertical-align="middle" fo:wrap-option="wrap" fo:background-color="#D9D9D9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="2pt solid #FFFFFF" style:vertical-align="middle" fo:wrap-option="wrap" fo:background-color="#D9D9D9" style:repeat-content="false"/>
      <style:paragraph-properties fo:text-align="start" fo:margin-left="0cm"/>
      <style:text-properties fo:font-size="9pt" style:font-size-asian="9pt" style:font-size-complex="9pt"/>
    </style:style>
    <style:style style:name="ce15" style:family="table-cell" style:parent-style-name="Migliaia" style:data-style-name="N38">
      <style:table-cell-properties fo:border="2pt solid #FFFFFF" style:vertical-align="middle" fo:background-color="#D9D9D9" style:repeat-content="false"/>
      <style:paragraph-properties fo:text-align="end" fo:margin-right="0cm"/>
      <style:text-properties fo:font-size="9pt" style:font-size-asian="9pt" style:font-size-complex="9pt"/>
    </style:style>
    <style:style style:name="ce16" style:family="table-cell" style:parent-style-name="Migliaia" style:data-style-name="N36"/>
    <style:style style:name="ce17" style:family="table-cell" style:parent-style-name="Default" style:data-style-name="N1">
      <style:text-properties fo:font-size="9pt" style:font-size-asian="9pt" style:font-size-complex="9pt"/>
    </style:style>
    <style:style style:name="ce18" style:family="table-cell" style:parent-style-name="Default" style:data-style-name="N0">
      <style:text-properties fo:font-size="9pt" style:font-size-asian="9pt" style:font-size-complex="9pt"/>
    </style:style>
    <style:style style:name="ce19" style:family="table-cell" style:parent-style-name="Migliaia" style:data-style-name="N38">
      <style:text-properties fo:font-size="9pt" style:font-size-asian="9pt" style:font-size-complex="9pt"/>
    </style:style>
    <style:style style:name="ce20" style:family="table-cell" style:parent-style-name="Migliaia" style:data-style-name="N36">
      <style:text-properties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FFFFFF" fo:border-right="none" style:vertical-align="middle" fo:background-color="#009FD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0.608541666666667cm"/>
    </style:style>
    <style:style style:name="co2" style:family="table-column">
      <style:table-column-properties fo:break-before="auto" style:column-width="1.24354166666667cm" style:use-optimal-column-width="true"/>
    </style:style>
    <style:style style:name="co3" style:family="table-column">
      <style:table-column-properties fo:break-before="auto" style:column-width="13.335cm"/>
    </style:style>
    <style:style style:name="co4" style:family="table-column">
      <style:table-column-properties fo:break-before="auto" style:column-width="2.301875cm" style:use-optimal-column-width="true"/>
    </style:style>
    <style:style style:name="co5" style:family="table-column">
      <style:table-column-properties fo:break-before="auto" style:column-width="1.64041666666667cm"/>
    </style:style>
    <style:style style:name="co6" style:family="table-column">
      <style:table-column-properties fo:break-before="auto" style:column-width="1.87854166666667cm" style:use-optimal-column-width="true"/>
    </style:style>
    <style:style style:name="co7" style:family="table-column">
      <style:table-column-properties fo:break-before="auto" style:column-width="3.04270833333333cm"/>
    </style:style>
    <style:style style:name="co8" style:family="table-column">
      <style:table-column-properties fo:break-before="auto" style:column-width="2.03729166666667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2pt" style:use-optimal-row-height="true" fo:break-before="auto"/>
    </style:style>
    <style:style style:name="ro3" style:family="table-row">
      <style:table-row-properties style:row-height="36pt" style:use-optimal-row-height="true" fo:break-before="auto"/>
    </style:style>
    <style:style style:name="ro4" style:family="table-row">
      <style:table-row-properties style:row-height="48pt" style:use-optimal-row-height="true" fo:break-before="auto"/>
    </style:style>
    <style:style style:name="ro5" style:family="table-row">
      <style:table-row-properties style:row-height="24pt" style:use-optimal-row-height="true" fo:break-before="auto"/>
    </style:style>
    <style:style style:name="ro6" style:family="table-row">
      <style:table-row-properties style:row-height="72pt" style:use-optimal-row-height="true" fo:break-before="auto"/>
    </style:style>
    <style:style style:name="ro7" style:family="table-row">
      <style:table-row-properties style:row-height="6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SG_2025" table:style-name="ta1">
        <table:table-column table:style-name="co1" table:default-cell-style-name="ce17"/>
        <table:table-column table:style-name="co2" table:default-cell-style-name="ce18"/>
        <table:table-column table:style-name="co3" table:default-cell-style-name="ce18"/>
        <table:table-column table:style-name="co4" table:default-cell-style-name="ce19"/>
        <table:table-column table:style-name="co5" table:default-cell-style-name="ce18"/>
        <table:table-column table:style-name="co6" table:default-cell-style-name="ce18"/>
        <table:table-column table:style-name="co7" table:default-cell-style-name="ce18"/>
        <table:table-column table:style-name="co8" table:default-cell-style-name="ce20"/>
        <table:table-column table:style-name="co5" table:number-columns-repeated="16376" table:default-cell-style-name="ce18"/>
        <table:table-row table:style-name="ro1">
          <table:table-cell office:value-type="string" table:number-columns-spanned="4" table:number-rows-spanned="1" table:style-name="ce21">
            <text:p>UNIONCAMERE - DETERMINAZIONI SEGRETARIO GENERALE - anno 2026</text:p>
          </table:table-cell>
          <table:covered-table-cell table:number-columns-repeated="3"/>
          <table:table-cell table:number-columns-repeated="3" table:style-name="ce2"/>
          <table:table-cell table:style-name="ce3"/>
          <table:table-cell table:number-columns-repeated="1002" table:style-name="ce2"/>
          <table:table-cell table:number-columns-repeated="15374" table:style-name="ce1"/>
        </table:table-row>
        <table:table-row table:style-name="ro1">
          <table:table-cell table:number-columns-repeated="2" table:style-name="ce4"/>
          <table:table-cell table:style-name="ce5"/>
          <table:table-cell table:style-name="ce6"/>
          <table:table-cell table:number-columns-repeated="3" table:style-name="ce2"/>
          <table:table-cell table:style-name="ce3"/>
          <table:table-cell table:number-columns-repeated="1002" table:style-name="ce2"/>
          <table:table-cell table:number-columns-repeated="15374" table:style-name="ce1"/>
        </table:table-row>
        <table:table-row table:style-name="ro2">
          <table:table-cell office:value-type="string" table:style-name="ce7">
            <text:p>N.</text:p>
          </table:table-cell>
          <table:table-cell office:value-type="string" table:style-name="ce8">
            <text:p>Data<text:s/></text:p>
          </table:table-cell>
          <table:table-cell office:value-type="string" table:style-name="ce9">
            <text:p>Titolo e contenuto</text:p>
          </table:table-cell>
          <table:table-cell office:value-type="string" table:style-name="ce9">
            <text:p>importo</text:p>
          </table:table-cell>
          <table:table-cell table:number-columns-repeated="3" table:style-name="ce10"/>
          <table:table-cell table:style-name="ce11"/>
          <table:table-cell table:number-columns-repeated="16376" table:style-name="ce10"/>
        </table:table-row>
        <table:table-row table:style-name="ro3">
          <table:table-cell office:value-type="float" office:value="1" table:style-name="ce12">
            <text:p>1</text:p>
          </table:table-cell>
          <table:table-cell office:value-type="date" office:date-value="2026-01-09T00:00:00" table:style-name="ce13">
            <text:p>9/1/26</text:p>
          </table:table-cell>
          <table:table-cell office:value-type="string" table:style-name="ce14">
            <text:p>Assistenza tecnica nell’attività di progettazione operativa e attuazione del Progetto “Cruscotto S3 sulle aree di specializzazione intelligente” nell’ambito del Programma Nazionale Capacità per la Coesione 2021-2027 – Livio Barnabò</text:p>
          </table:table-cell>
          <table:table-cell office:value-type="float" office:value="14945" table:style-name="ce15">
            <text:p><text:s/>14.945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4">
          <table:table-cell office:value-type="float" office:value="2" table:style-name="ce12">
            <text:p>2</text:p>
          </table:table-cell>
          <table:table-cell office:value-type="date" office:date-value="2026-01-13T00:00:00" table:style-name="ce13">
            <text:p>13/1/26</text:p>
          </table:table-cell>
          <table:table-cell office:value-type="string" table:style-name="ce14">
            <text:p>Servizi di supporto tecnico-operativo relativi alla segreteria dell’Albo Gestori Ambientali, alla gestione dei bandi Disegni e Marchi, nonché alle rilevazioni di sistema e all'utilizzo degli strumenti di monitoraggio della qualità dei servizi camerali - IC Outsourcing</text:p>
          </table:table-cell>
          <table:table-cell office:value-type="float" office:value="21200" table:style-name="ce15">
            <text:p><text:s/>21.200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3">
          <table:table-cell office:value-type="float" office:value="3" table:style-name="ce12">
            <text:p>3</text:p>
          </table:table-cell>
          <table:table-cell office:value-type="date" office:date-value="2026-01-13T00:00:00" table:style-name="ce13">
            <text:p>13/1/26</text:p>
          </table:table-cell>
          <table:table-cell office:value-type="string" table:style-name="ce14">
            <text:p>Evento “Il rilancio del turismo termale italiano come driver di crescita del mercato” del 21 gennaio 2025 presso Horti Sallustiani: sevizi location, trasmissione streaming e catering – Diversi fornitori</text:p>
          </table:table-cell>
          <table:table-cell office:value-type="float" office:value="18789.5" table:style-name="ce15">
            <text:p><text:s/>18.789,5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5">
          <table:table-cell office:value-type="float" office:value="4" table:style-name="ce12">
            <text:p>4</text:p>
          </table:table-cell>
          <table:table-cell office:value-type="date" office:date-value="2026-01-16T00:00:00" table:style-name="ce13">
            <text:p>16/1/26</text:p>
          </table:table-cell>
          <table:table-cell office:value-type="string" table:style-name="ce14">
            <text:p>Aggiornamento 4° trimestre 2025 del Piano annuale dei flussi di cassa per l’esercizio 2025 – Art. 6, commi 1 e 2 del Decreto-legge n. 155/2024</text:p>
          </table:table-cell>
          <table:table-cell office:value-type="float" office:value="0" table:style-name="ce15">
            <text:p><text:s/>-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4">
          <table:table-cell office:value-type="float" office:value="5" table:style-name="ce12">
            <text:p>5</text:p>
          </table:table-cell>
          <table:table-cell office:value-type="date" office:date-value="2026-01-19T00:00:00" table:style-name="ce13">
            <text:p>19/1/26</text:p>
          </table:table-cell>
          <table:table-cell office:value-type="string" table:style-name="ce14">
            <text:p>Ciclo di incontri esponenti delle comunità istituzionale, economica, sociale e produttiva – Secondo incontro 20 gennaio 2026 – Dott. Andrea Granelli – supporto scientifico sul tema “La cultura del dato nell'epoca della AI: il caso del CRM del sistema camerale</text:p>
          </table:table-cell>
          <table:table-cell office:value-type="float" office:value="0" table:style-name="ce15">
            <text:p><text:s/>-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1">
          <table:table-cell office:value-type="float" office:value="6" table:style-name="ce12">
            <text:p>6</text:p>
          </table:table-cell>
          <table:table-cell office:value-type="date" office:date-value="2026-01-21T00:00:00" table:style-name="ce13">
            <text:p>21/1/26</text:p>
          </table:table-cell>
          <table:table-cell office:value-type="string" table:style-name="ce14">
            <text:p>2° aggiornamento del programma triennale per i beni e servizi per il triennio 2026-2028</text:p>
          </table:table-cell>
          <table:table-cell office:value-type="float" office:value="0" table:style-name="ce15">
            <text:p><text:s/>-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1">
          <table:table-cell office:value-type="float" office:value="7" table:style-name="ce12">
            <text:p>7</text:p>
          </table:table-cell>
          <table:table-cell office:value-type="date" office:date-value="2026-01-23T00:00:00" table:style-name="ce13">
            <text:p>23/1/26</text:p>
          </table:table-cell>
          <table:table-cell office:value-type="string" table:style-name="ce14">
            <text:p>Agenzie di stampa - Abbonamenti ai servizi di stampa per gli anni 2026 e 2027<text:s/></text:p>
          </table:table-cell>
          <table:table-cell office:value-type="float" office:value="69481.600000000006" table:style-name="ce15">
            <text:p><text:s/>69.481,6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1">
          <table:table-cell office:value-type="float" office:value="8" table:style-name="ce12">
            <text:p>8</text:p>
          </table:table-cell>
          <table:table-cell office:value-type="date" office:date-value="2026-01-26T00:00:00" table:style-name="ce13">
            <text:p>26/1/26</text:p>
          </table:table-cell>
          <table:table-cell office:value-type="string" table:style-name="ce14">
            <text:p>Prenotazione risorse anno 2026 – Spese di rappresentanza e riunioni organi</text:p>
          </table:table-cell>
          <table:table-cell office:value-type="float" office:value="742.5" table:style-name="ce15">
            <text:p><text:s/>742,5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1">
          <table:table-cell office:value-type="float" office:value="9" table:style-name="ce12">
            <text:p>9</text:p>
          </table:table-cell>
          <table:table-cell office:value-type="date" office:date-value="2026-01-26T00:00:00" table:style-name="ce13">
            <text:p>26/1/26</text:p>
          </table:table-cell>
          <table:table-cell office:value-type="string" table:style-name="ce14">
            <text:p>Chez les Amis S.r.l. – servizi di coffee break riunioni istituzionali<text:s/></text:p>
          </table:table-cell>
          <table:table-cell office:value-type="float" office:value="5490" table:style-name="ce15">
            <text:p><text:s/>5.490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5">
          <table:table-cell office:value-type="float" office:value="10" table:style-name="ce12">
            <text:p>10</text:p>
          </table:table-cell>
          <table:table-cell office:value-type="date" office:date-value="2026-02-02T00:00:00" table:style-name="ce13">
            <text:p>2/2/26</text:p>
          </table:table-cell>
          <table:table-cell office:value-type="string" table:style-name="ce14">
            <text:p>Approvazione del Piano annuale dei flussi di cassa per l’esercizio 2026 – Art. 6, commi 1 e 2 del Decreto-legge n. 155/2024</text:p>
          </table:table-cell>
          <table:table-cell office:value-type="float" office:value="0" table:style-name="ce15">
            <text:p><text:s/>-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4">
          <table:table-cell office:value-type="float" office:value="11" table:style-name="ce12">
            <text:p>11</text:p>
          </table:table-cell>
          <table:table-cell office:value-type="date" office:date-value="2026-02-02T00:00:00" table:style-name="ce13">
            <text:p>2/2/26</text:p>
          </table:table-cell>
          <table:table-cell office:value-type="string" table:style-name="ce14">
            <text:p>Procedura negoziata senza pubblicazione di un bando, ai sensi dell’art. 76, comma 2, lett. b), n. 3 del D.Lgs. n. 36/2023, per l’affidamento dei servizi di informazione, comunicazione e promozione delle attività del sistema camerale nell’ambito della “Coppa Italia delle Regioni 2026” – Lega del Ciclismo Professionistico<text:s/></text:p>
          </table:table-cell>
          <table:table-cell office:value-type="float" office:value="109800" table:style-name="ce15">
            <text:p><text:s/>109.800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5">
          <table:table-cell office:value-type="float" office:value="12" table:style-name="ce12">
            <text:p>12</text:p>
          </table:table-cell>
          <table:table-cell office:value-type="date" office:date-value="2026-02-04T00:00:00" table:style-name="ce13">
            <text:p>4/2/26</text:p>
          </table:table-cell>
          <table:table-cell office:value-type="string" table:style-name="ce14">
            <text:p>Partecipazione alla XXXIV Edizione del Concorso Ercole Olivario – Promocamera e sistemi camerali regionali</text:p>
          </table:table-cell>
          <table:table-cell office:value-type="float" office:value="80000" table:style-name="ce15">
            <text:p><text:s/>80.000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6">
          <table:table-cell office:value-type="float" office:value="13" table:style-name="ce12">
            <text:p>13</text:p>
          </table:table-cell>
          <table:table-cell office:value-type="date" office:date-value="2026-02-12T00:00:00" table:style-name="ce13">
            <text:p>12/2/26</text:p>
          </table:table-cell>
          <table:table-cell office:value-type="string" table:style-name="ce14">
            <text:p>Avvio di selezione pubblica condotta da Unioncamere, in nome e per conto della Camera di commercio, industria, artigianato e agricoltura di Cosenza, per titoli ed esami per l’assunzione a tempo pieno, mediante contratto di apprendistato della durata di 36 mesi, da parte della Camera stessa, di n. 2 funzionari (area dei funzionari e dell’elevata qualificazione), profilo professionale funzionario servizi per lo sviluppo della competitività<text:s/></text:p>
          </table:table-cell>
          <table:table-cell office:value-type="float" office:value="0" table:style-name="ce15">
            <text:p><text:s/>-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1">
          <table:table-cell office:value-type="float" office:value="14" table:style-name="ce12">
            <text:p>14</text:p>
          </table:table-cell>
          <table:table-cell office:value-type="date" office:date-value="2026-02-26T00:00:00" table:style-name="ce13">
            <text:p>26/2/26</text:p>
          </table:table-cell>
          <table:table-cell office:value-type="string" table:style-name="ce14">
            <text:p>Medias Banche dati a supporto dell’attività dell’ufficio Stampa di Unioncamere<text:s/></text:p>
          </table:table-cell>
          <table:table-cell office:value-type="float" office:value="830.96" table:style-name="ce15">
            <text:p><text:s/>830,96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5">
          <table:table-cell office:value-type="float" office:value="15" table:style-name="ce12">
            <text:p>15</text:p>
          </table:table-cell>
          <table:table-cell office:value-type="date" office:date-value="2026-02-26T00:00:00" table:style-name="ce13">
            <text:p>26/2/26</text:p>
          </table:table-cell>
          <table:table-cell office:value-type="string" table:style-name="ce14">
            <text:p>Isnart - Servizi di supporto tecnico da realizzare nell’ambito del Programma Fondo Perequativo 2025-2026 “Sostegno al turismo”<text:s/></text:p>
          </table:table-cell>
          <table:table-cell office:value-type="float" office:value="319967.15999999997" table:style-name="ce15">
            <text:p><text:s/>319.967,16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3">
          <table:table-cell office:value-type="float" office:value="16" table:style-name="ce12">
            <text:p>16</text:p>
          </table:table-cell>
          <table:table-cell office:value-type="date" office:date-value="2026-03-02T00:00:00" table:style-name="ce13">
            <text:p>2/3/26</text:p>
          </table:table-cell>
          <table:table-cell office:value-type="string" table:style-name="ce14">
            <text:p>Sostituzione RUP <text:s/>- Servizio di analisi e ricerca delle evoluzioni e trasformazioni del sistema camerale nel contesto istituzionale italiano nell’ultimo decennio – Universitas Mercatorum – Università Telematica delle Camere di Commercio italiane</text:p>
          </table:table-cell>
          <table:table-cell office:value-type="float" office:value="0" table:style-name="ce15">
            <text:p><text:s/>-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3">
          <table:table-cell office:value-type="float" office:value="17" table:style-name="ce12">
            <text:p>17</text:p>
          </table:table-cell>
          <table:table-cell office:value-type="date" office:date-value="2026-03-04T00:00:00" table:style-name="ce13">
            <text:p>4/3/26</text:p>
          </table:table-cell>
          <table:table-cell office:value-type="string" table:style-name="ce14">
            <text:p>SiCamera - CUP J89B23000150006 - Servizi di assistenza tecnica per la realizzazione di misure di comunicazione e pubblicizzazione del Programma “Latte nelle scuole” A.S. 2025/2026, anno 2026</text:p>
          </table:table-cell>
          <table:table-cell office:value-type="float" office:value="128584.95" table:style-name="ce15">
            <text:p><text:s/>128.584,95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4">
          <table:table-cell office:value-type="float" office:value="18" table:style-name="ce12">
            <text:p>18</text:p>
          </table:table-cell>
          <table:table-cell office:value-type="date" office:date-value="2026-03-04T00:00:00" table:style-name="ce13">
            <text:p>4/3/26</text:p>
          </table:table-cell>
          <table:table-cell office:value-type="string" table:style-name="ce14">
            <text:p>CUP G34D22001900001 – Rimborso spese Camere di commercio per attività di animazione locale a favore dei beneficiari della sub misura B2 “Turismo, cultura, sport e inclusione” del Programma unitario di intervento per le aree del terremoto del 2009 e 2016, del Piano nazionale complementare al Piano nazionale di ripresa e resilienza</text:p>
          </table:table-cell>
          <table:table-cell office:value-type="float" office:value="43279.9" table:style-name="ce15">
            <text:p><text:s/>43.279,9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5">
          <table:table-cell office:value-type="float" office:value="19" table:style-name="ce12">
            <text:p>19</text:p>
          </table:table-cell>
          <table:table-cell office:value-type="date" office:date-value="2026-03-04T00:00:00" table:style-name="ce13">
            <text:p>4/3/26</text:p>
          </table:table-cell>
          <table:table-cell office:value-type="string" table:style-name="ce14">
            <text:p>Isnart - Servizi di supporto specialistico per la realizzazione del Progetto Speciale Mirabilia 2026-2027<text:s/></text:p>
          </table:table-cell>
          <table:table-cell office:value-type="float" office:value="29671.5" table:style-name="ce15">
            <text:p><text:s/>29.671,5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1">
          <table:table-cell office:value-type="float" office:value="20" table:style-name="ce12">
            <text:p>20</text:p>
          </table:table-cell>
          <table:table-cell office:value-type="date" office:date-value="2026-03-09T00:00:00" table:style-name="ce13">
            <text:p>9/3/26</text:p>
          </table:table-cell>
          <table:table-cell office:value-type="string" table:style-name="ce14">
            <text:p>LA CUCINIERA SRL – fornitura light lunch per adunanze organi istituzionali dell’Ente<text:s/></text:p>
          </table:table-cell>
          <table:table-cell office:value-type="float" office:value="2904" table:style-name="ce15">
            <text:p><text:s/>2.904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5">
          <table:table-cell office:value-type="float" office:value="21" table:style-name="ce12">
            <text:p>21</text:p>
          </table:table-cell>
          <table:table-cell office:value-type="date" office:date-value="2026-03-10T00:00:00" table:style-name="ce13">
            <text:p>10/3/26</text:p>
          </table:table-cell>
          <table:table-cell office:value-type="string" table:style-name="ce14">
            <text:p>Modifica Regolamento per gli Organismi accreditati che eseguono la verificazione periodica degli strumenti di misura di cui al D.M. 21 aprile 2017, n. 93.</text:p>
          </table:table-cell>
          <table:table-cell office:value-type="float" office:value="0" table:style-name="ce15">
            <text:p><text:s/>-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4">
          <table:table-cell office:value-type="float" office:value="22" table:style-name="ce12">
            <text:p>22</text:p>
          </table:table-cell>
          <table:table-cell office:value-type="date" office:date-value="2026-03-10T00:00:00" table:style-name="ce13">
            <text:p>10/3/26</text:p>
          </table:table-cell>
          <table:table-cell office:value-type="string" table:style-name="ce14">
            <text:p>CUP E59G23000010006 - InfoCamere – PNRR – Missione M1 – Componente C1 – Sub investimento 2.2.3 Attuazione delle Attività dell’Accordo UC-DFP “Digitalizzazione delle procedure per edilizia e attività produttive e operatività degli sportelli unici” - Fornitura attività tecnologico-infrastrutturali e di implementazione ICT aggiuntive<text:s/></text:p>
          </table:table-cell>
          <table:table-cell office:value-type="float" office:value="488000" table:style-name="ce15">
            <text:p><text:s/>488.000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1">
          <table:table-cell office:value-type="float" office:value="23" table:style-name="ce12">
            <text:p>23</text:p>
          </table:table-cell>
          <table:table-cell office:value-type="date" office:date-value="2026-03-17T00:00:00" table:style-name="ce13">
            <text:p>17/3/26</text:p>
          </table:table-cell>
          <table:table-cell office:value-type="string" table:style-name="ce14">
            <text:p>Economy Group S.r.l. – Servizi di partnership editoriale per l’annualità 2026<text:s/></text:p>
          </table:table-cell>
          <table:table-cell office:value-type="float" office:value="20130" table:style-name="ce15">
            <text:p><text:s/>20.130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1">
          <table:table-cell office:value-type="float" office:value="24" table:style-name="ce12">
            <text:p>24</text:p>
          </table:table-cell>
          <table:table-cell office:value-type="date" office:date-value="2026-03-17T00:00:00" table:style-name="ce13">
            <text:p>17/3/26</text:p>
          </table:table-cell>
          <table:table-cell office:value-type="string" table:style-name="ce14">
            <text:p>SiCamera - Servizi di Content editor per la “Coppa Italia delle Regioni”<text:s/></text:p>
          </table:table-cell>
          <table:table-cell office:value-type="float" office:value="28340.6" table:style-name="ce15">
            <text:p><text:s/>28.340,6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3">
          <table:table-cell office:value-type="float" office:value="25" table:style-name="ce12">
            <text:p>25</text:p>
          </table:table-cell>
          <table:table-cell office:value-type="date" office:date-value="2026-03-17T00:00:00" table:style-name="ce13">
            <text:p>17/3/26</text:p>
          </table:table-cell>
          <table:table-cell office:value-type="string" table:style-name="ce14">
            <text:p>Paviasviluppo Azienda speciale CCIAA Pavia – Acquisizione di servizi di promozione istituzionale nell’ambito dell’evento “Pavia Innovation Week 2026” (Pavia, 8-11 aprile 2026)</text:p>
          </table:table-cell>
          <table:table-cell office:value-type="float" office:value="61000" table:style-name="ce15">
            <text:p><text:s/>61.000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1">
          <table:table-cell office:value-type="float" office:value="26" table:style-name="ce12">
            <text:p>26</text:p>
          </table:table-cell>
          <table:table-cell office:value-type="date" office:date-value="2026-03-17T00:00:00" table:style-name="ce13">
            <text:p>17/3/26</text:p>
          </table:table-cell>
          <table:table-cell office:value-type="string" table:style-name="ce14">
            <text:p>FPA S.r.l. <text:s/>- Servizio di promozione nell’ambito del Forum PA 2026<text:s/></text:p>
          </table:table-cell>
          <table:table-cell office:value-type="float" office:value="24400" table:style-name="ce15">
            <text:p><text:s/>24.400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5">
          <table:table-cell office:value-type="float" office:value="27" table:style-name="ce12">
            <text:p>27</text:p>
          </table:table-cell>
          <table:table-cell office:value-type="date" office:date-value="2026-03-17T00:00:00" table:style-name="ce13">
            <text:p>17/3/26</text:p>
          </table:table-cell>
          <table:table-cell office:value-type="string" table:style-name="ce14">
            <text:p>Dintec S.c. a r.l. – Incarico per attività di supporto nel settore della metrologia legale per l’annualità 2026</text:p>
          </table:table-cell>
          <table:table-cell office:value-type="float" office:value="73128" table:style-name="ce15">
            <text:p><text:s/>73.128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1">
          <table:table-cell office:value-type="float" office:value="28" table:style-name="ce12">
            <text:p>28</text:p>
          </table:table-cell>
          <table:table-cell office:value-type="date" office:date-value="2026-03-17T00:00:00" table:style-name="ce13">
            <text:p>17/3/26</text:p>
          </table:table-cell>
          <table:table-cell office:value-type="string" table:style-name="ce14">
            <text:p>3° aggiornamento del programma triennale per i beni e servizi per il triennio 2026-2028</text:p>
          </table:table-cell>
          <table:table-cell office:value-type="float" office:value="0" table:style-name="ce15">
            <text:p><text:s/>-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5">
          <table:table-cell office:value-type="float" office:value="29" table:style-name="ce12">
            <text:p>29</text:p>
          </table:table-cell>
          <table:table-cell office:value-type="date" office:date-value="2026-03-19T00:00:00" table:style-name="ce13">
            <text:p>19/3/26</text:p>
          </table:table-cell>
          <table:table-cell office:value-type="string" table:style-name="ce14">
            <text:p>Partecipazione alla manifestazione Olio Capitale 2026 organizzata dalla Camera di commercio Venezia Giulia Trieste Gorizia<text:s/></text:p>
          </table:table-cell>
          <table:table-cell office:value-type="float" office:value="25000" table:style-name="ce15">
            <text:p><text:s/>25.000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3">
          <table:table-cell office:value-type="float" office:value="30" table:style-name="ce12">
            <text:p>30</text:p>
          </table:table-cell>
          <table:table-cell office:value-type="date" office:date-value="2026-03-24T00:00:00" table:style-name="ce13">
            <text:p>24/3/26</text:p>
          </table:table-cell>
          <table:table-cell office:value-type="string" table:style-name="ce14">
            <text:p>Borgomeo &amp; co. S.r.l. – Fornitura del database sul Microcredito, affiancamento on the job per la redazione del XX Rapporto sul Microcredito in Italia e connessi servizi di ricerca<text:s/></text:p>
          </table:table-cell>
          <table:table-cell office:value-type="float" office:value="35502" table:style-name="ce15">
            <text:p><text:s/>35.502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3">
          <table:table-cell office:value-type="float" office:value="31" table:style-name="ce12">
            <text:p>31</text:p>
          </table:table-cell>
          <table:table-cell office:value-type="date" office:date-value="2026-03-30T00:00:00" table:style-name="ce13">
            <text:p>30/3/26</text:p>
          </table:table-cell>
          <table:table-cell office:value-type="string" table:style-name="ce14">
            <text:p>Iniziativa di sistema 2.1/2026 “Magazine e iniziative di mediapartnership” - Si.Camera s.c.r.l. <text:s text:c="2"/>– Economia &amp; Imprese, il magazine delle Camere di commercio, mensile di informazione sulle attività del sistema camerale – anno 2026.</text:p>
          </table:table-cell>
          <table:table-cell office:value-type="float" office:value="26025.65" table:style-name="ce15">
            <text:p><text:s/>26.025,65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6">
          <table:table-cell office:value-type="float" office:value="32" table:style-name="ce12">
            <text:p>32</text:p>
          </table:table-cell>
          <table:table-cell office:value-type="date" office:date-value="2026-03-30T00:00:00" table:style-name="ce13">
            <text:p>30/3/26</text:p>
          </table:table-cell>
          <table:table-cell office:value-type="string" table:style-name="ce14">
            <text:p>CUP J81D24000090006 – Camere di commercio di Cagliari Oristano, Chieti Pescara, Cosenza, Ferrara Ravenna, Foggia, Frosinone Latina, Lecce, Pordenone – Udine, Riviere di Liguria Imperia La Spezia Savona, Salerno, Sassari, del Sud Est Sicilia, Venezia Giulia Trieste Gorizia, Venezia Rovigo e dell’Umbria – Accordo di collaborazione istituzionale per la realizzazione del progetto “Azioni comuni di assistenza per la crescita competitiva del settore ittico"<text:s/></text:p>
          </table:table-cell>
          <table:table-cell office:value-type="float" office:value="195000" table:style-name="ce15">
            <text:p><text:s/>195.000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5">
          <table:table-cell office:value-type="float" office:value="33" table:style-name="ce12">
            <text:p>33</text:p>
          </table:table-cell>
          <table:table-cell office:value-type="date" office:date-value="2026-03-30T00:00:00" table:style-name="ce13">
            <text:p>30/3/26</text:p>
          </table:table-cell>
          <table:table-cell office:value-type="string" table:style-name="ce14">
            <text:p>Iniziativa di sistema Oneri magazine – ANSA – Nuovo Progetto di comunicazione integrata 2026</text:p>
          </table:table-cell>
          <table:table-cell office:value-type="float" office:value="61000" table:style-name="ce15">
            <text:p><text:s/>61.000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5">
          <table:table-cell office:value-type="float" office:value="34" table:style-name="ce12">
            <text:p>34</text:p>
          </table:table-cell>
          <table:table-cell office:value-type="date" office:date-value="2026-04-01T00:00:00" table:style-name="ce13">
            <text:p>1/4/26</text:p>
          </table:table-cell>
          <table:table-cell office:value-type="string" table:style-name="ce14">
            <text:p>Modifica del programma triennale degli acquisti di beni e servizi per il triennio 2026-2028</text:p>
          </table:table-cell>
          <table:table-cell office:value-type="float" office:value="0" table:style-name="ce15">
            <text:p><text:s/>-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1">
          <table:table-cell office:value-type="float" office:value="35" table:style-name="ce12">
            <text:p>35</text:p>
          </table:table-cell>
          <table:table-cell office:value-type="date" office:date-value="2026-04-01T00:00:00" table:style-name="ce13">
            <text:p>1/4/26</text:p>
          </table:table-cell>
          <table:table-cell office:value-type="string" table:style-name="ce14">
            <text:p>GSlex – Servizi di studio e ricerca in materia di fondazioni pubbliche<text:s/></text:p>
          </table:table-cell>
          <table:table-cell office:value-type="float" office:value="71760" table:style-name="ce15">
            <text:p><text:s/>71.760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3">
          <table:table-cell office:value-type="float" office:value="36" table:style-name="ce12">
            <text:p>36</text:p>
          </table:table-cell>
          <table:table-cell office:value-type="date" office:date-value="2026-04-01T00:00:00" table:style-name="ce13">
            <text:p>1/4/26</text:p>
          </table:table-cell>
          <table:table-cell office:value-type="string" table:style-name="ce14">
            <text:p>C. Borgomeo &amp; co. S.r.l. – Rettifica DSG n. 32/2026 - Fornitura del database sul Microcredito, affiancamento on the job per la redazione del XX Rapporto sul Microcredito in Italia e connessi servizi di ricerca</text:p>
          </table:table-cell>
          <table:table-cell office:value-type="float" office:value="2500" table:style-name="ce15">
            <text:p><text:s/>2.500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1">
          <table:table-cell office:value-type="float" office:value="37" table:style-name="ce12">
            <text:p>37</text:p>
          </table:table-cell>
          <table:table-cell office:value-type="date" office:date-value="2026-04-08T00:00:00" table:style-name="ce13">
            <text:p>8/4/26</text:p>
          </table:table-cell>
          <table:table-cell office:value-type="string" table:style-name="ce14">
            <text:p>servizi di coffee break per riunioni organi istituzionali dell’Ente</text:p>
          </table:table-cell>
          <table:table-cell office:value-type="float" office:value="915" table:style-name="ce15">
            <text:p><text:s/>915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5">
          <table:table-cell office:value-type="float" office:value="38" table:style-name="ce12">
            <text:p>38</text:p>
          </table:table-cell>
          <table:table-cell office:value-type="date" office:date-value="2026-04-13T00:00:00" table:style-name="ce13">
            <text:p>13/4/26</text:p>
          </table:table-cell>
          <table:table-cell office:value-type="string" table:style-name="ce14">
            <text:p>Si.Camera – Servizi di supporto per la realizzazione del piano di promozione del Marchio Biologico</text:p>
          </table:table-cell>
          <table:table-cell office:value-type="float" office:value="20026.400000000001" table:style-name="ce15">
            <text:p><text:s/>20.026,4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5">
          <table:table-cell office:value-type="float" office:value="39" table:style-name="ce12">
            <text:p>39</text:p>
          </table:table-cell>
          <table:table-cell office:value-type="date" office:date-value="2026-04-13T00:00:00" table:style-name="ce13">
            <text:p>13/4/26</text:p>
          </table:table-cell>
          <table:table-cell office:value-type="string" table:style-name="ce14">
            <text:p>Servizi notarili per conferimento procura speciale alla vendita – Notaio Carlo Maria Marmo</text:p>
          </table:table-cell>
          <table:table-cell office:value-type="float" office:value="472.16" table:style-name="ce15">
            <text:p><text:s/>472,16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3">
          <table:table-cell office:value-type="float" office:value="40" table:style-name="ce12">
            <text:p>40</text:p>
          </table:table-cell>
          <table:table-cell office:value-type="date" office:date-value="2026-04-13T00:00:00" table:style-name="ce13">
            <text:p>13/4/26</text:p>
          </table:table-cell>
          <table:table-cell office:value-type="string" table:style-name="ce14">
            <text:p>Infocamere - Servizio di supporto per l’attività di gestione dei servizi strumentali, delle infrastrutture informatiche e delle procedure amministrative a valere sull’Accordo di collaborazione ISIN UC del 27 agosto 2025 CUP E89B25000120005</text:p>
          </table:table-cell>
          <table:table-cell office:value-type="float" office:value="1211610" table:style-name="ce15">
            <text:p><text:s/>1.211.610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5">
          <table:table-cell office:value-type="float" office:value="41" table:style-name="ce12">
            <text:p>41</text:p>
          </table:table-cell>
          <table:table-cell office:value-type="date" office:date-value="2026-04-13T00:00:00" table:style-name="ce13">
            <text:p>13/4/26</text:p>
          </table:table-cell>
          <table:table-cell office:value-type="string" table:style-name="ce14">
            <text:p>CUP J89B23000150006 - BMTI – Servizi di assistenza tecnica al monitoraggio del Programma “Latte nelle scuole” anno scolastico 2025/2026<text:s/></text:p>
          </table:table-cell>
          <table:table-cell office:value-type="float" office:value="172625.81" table:style-name="ce15">
            <text:p><text:s/>172.625,81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5">
          <table:table-cell office:value-type="float" office:value="42" table:style-name="ce12">
            <text:p>42</text:p>
          </table:table-cell>
          <table:table-cell office:value-type="date" office:date-value="2026-04-15T00:00:00" table:style-name="ce13">
            <text:p>15/4/26</text:p>
          </table:table-cell>
          <table:table-cell office:value-type="string" table:style-name="ce14">
            <text:p>BMTI – Servizi di supporto per la programmazione e realizzazione delle attività di promozione del Marchio Biologico<text:s/></text:p>
          </table:table-cell>
          <table:table-cell office:value-type="float" office:value="132410.60999999999" table:style-name="ce15">
            <text:p><text:s/>132.410,61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5">
          <table:table-cell office:value-type="float" office:value="43" table:style-name="ce12">
            <text:p>43</text:p>
          </table:table-cell>
          <table:table-cell office:value-type="date" office:date-value="2026-04-15T00:00:00" table:style-name="ce13">
            <text:p>15/4/26</text:p>
          </table:table-cell>
          <table:table-cell office:value-type="string" table:style-name="ce14">
            <text:p>Aggiornamento al I trimestre 2026 del Piano annuale dei flussi di cassa per l’esercizio 2026 – Art. 6, commi 1 e 2 del Decreto-legge n. 155/2024</text:p>
          </table:table-cell>
          <table:table-cell office:value-type="float" office:value="0" table:style-name="ce15">
            <text:p><text:s/>-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1">
          <table:table-cell office:value-type="float" office:value="44" table:style-name="ce12">
            <text:p>44</text:p>
          </table:table-cell>
          <table:table-cell office:value-type="date" office:date-value="2026-04-16T00:00:00" table:style-name="ce13">
            <text:p>16/4/26</text:p>
          </table:table-cell>
          <table:table-cell office:value-type="string" table:style-name="ce14">
            <text:p>LA CUCINIERA SRL – fornitura light lunch per Assemblea del 29 aprile 2026</text:p>
          </table:table-cell>
          <table:table-cell office:value-type="float" office:value="4873" table:style-name="ce15">
            <text:p><text:s/>4.873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3">
          <table:table-cell office:value-type="float" office:value="45" table:style-name="ce12">
            <text:p>45</text:p>
          </table:table-cell>
          <table:table-cell office:value-type="date" office:date-value="2026-04-16T00:00:00" table:style-name="ce13">
            <text:p>16/4/26</text:p>
          </table:table-cell>
          <table:table-cell office:value-type="string" table:style-name="ce14">
            <text:p>CUP n. J89B23000150006 – Gregor Srl – Servizio di campagna affissioni cartacee su impianti di cartellonistica stradale per la promozione istituzionale del Programma di educazione alimentare “Latte nelle scuole” anno scolastico 2025/2026</text:p>
          </table:table-cell>
          <table:table-cell office:value-type="float" office:value="42700" table:style-name="ce15">
            <text:p><text:s/>42.700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3">
          <table:table-cell office:value-type="float" office:value="46" table:style-name="ce12">
            <text:p>46</text:p>
          </table:table-cell>
          <table:table-cell office:value-type="date" office:date-value="2026-04-17T00:00:00" table:style-name="ce13">
            <text:p>17/4/26</text:p>
          </table:table-cell>
          <table:table-cell office:value-type="string" table:style-name="ce14">
            <text:p>CUP N. J89B23000150006 - Campagne TV e Radio di promozione istituzionale del Programma di educazione alimentare “Latte nelle scuole” - anno scolastico 2025/2026 – concessionarie esclusiviste varie<text:s/></text:p>
          </table:table-cell>
          <table:table-cell office:value-type="float" office:value="73219.929999999993" table:style-name="ce15">
            <text:p><text:s/>73.219,93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3">
          <table:table-cell office:value-type="float" office:value="47" table:style-name="ce12">
            <text:p>47</text:p>
          </table:table-cell>
          <table:table-cell office:value-type="date" office:date-value="2026-04-22T00:00:00" table:style-name="ce13">
            <text:p>22/4/26</text:p>
          </table:table-cell>
          <table:table-cell office:value-type="string" table:style-name="ce14">
            <text:p>CUP n. J89B23000150006 – CAIRORCS MEDIA S.p.A. – Servizio di campagna stampa digital su corriere.it per la promozione istituzionale del Programma di educazione alimentare “Latte nelle scuole” anno scolastico 2025/2026</text:p>
          </table:table-cell>
          <table:table-cell office:value-type="float" office:value="29329.72" table:style-name="ce15">
            <text:p><text:s/>29.329,72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5">
          <table:table-cell office:value-type="float" office:value="48" table:style-name="ce12">
            <text:p>48</text:p>
          </table:table-cell>
          <table:table-cell office:value-type="date" office:date-value="2026-04-22T00:00:00" table:style-name="ce13">
            <text:p>22/4/26</text:p>
          </table:table-cell>
          <table:table-cell office:value-type="string" table:style-name="ce14">
            <text:p>Servizi di assistenza per il rinnovo della certificazione del Sistema Gestione Qualità di Unioncamere 2026-2028 -</text:p>
          </table:table-cell>
          <table:table-cell office:value-type="float" office:value="17965.2" table:style-name="ce15">
            <text:p><text:s/>17.965,2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1">
          <table:table-cell office:value-type="float" office:value="49" table:style-name="ce12">
            <text:p>49</text:p>
          </table:table-cell>
          <table:table-cell office:value-type="date" office:date-value="2026-04-22T00:00:00" table:style-name="ce13">
            <text:p>22/4/26</text:p>
          </table:table-cell>
          <table:table-cell office:value-type="string" table:style-name="ce14">
            <text:p>Fornitori vari - Convegno istituzionale “Giornata nazionale del Made in Italy"<text:s/></text:p>
          </table:table-cell>
          <table:table-cell office:value-type="float" office:value="6248" table:style-name="ce15">
            <text:p><text:s/>6.248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3">
          <table:table-cell office:value-type="float" office:value="50" table:style-name="ce12">
            <text:p>50</text:p>
          </table:table-cell>
          <table:table-cell office:value-type="date" office:date-value="2026-04-22T00:00:00" table:style-name="ce13">
            <text:p>22/4/26</text:p>
          </table:table-cell>
          <table:table-cell office:value-type="string" table:style-name="ce14">
            <text:p>Noleggio sedie Assemblea Unioncamere 29 aprile 2026 <text:s/>Aspen Congressi S.r.l.</text:p>
            <text:p/>
            <text:p/>
          </table:table-cell>
          <table:table-cell office:value-type="float" office:value="451.4" table:style-name="ce15">
            <text:p><text:s/>451,4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1">
          <table:table-cell office:value-type="float" office:value="51" table:style-name="ce12">
            <text:p>51</text:p>
          </table:table-cell>
          <table:table-cell office:value-type="date" office:date-value="2026-04-23T00:00:00" table:style-name="ce13">
            <text:p>23/4/26</text:p>
          </table:table-cell>
          <table:table-cell office:value-type="string" table:style-name="ce14">
            <text:p>Noleggio tensostruttura Assemblea del 29 aprile 2026 – Preludio noleggi</text:p>
          </table:table-cell>
          <table:table-cell office:value-type="float" office:value="7076" table:style-name="ce15">
            <text:p><text:s/>7.076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5">
          <table:table-cell office:value-type="float" office:value="52" table:style-name="ce12">
            <text:p>52</text:p>
          </table:table-cell>
          <table:table-cell office:value-type="date" office:date-value="2026-04-23T00:00:00" table:style-name="ce13">
            <text:p>23/4/26</text:p>
          </table:table-cell>
          <table:table-cell office:value-type="string" table:style-name="ce14">
            <text:p>Integrazione determinazione n. 44/2026 - LA CUCINIERA SRL – fornitura light lunch per Assemblea del 29 aprile 2026<text:s/></text:p>
          </table:table-cell>
          <table:table-cell office:value-type="float" office:value="4873" table:style-name="ce15">
            <text:p><text:s/>4.873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4">
          <table:table-cell office:value-type="float" office:value="53" table:style-name="ce12">
            <text:p>53</text:p>
          </table:table-cell>
          <table:table-cell office:value-type="date" office:date-value="2026-04-27T00:00:00" table:style-name="ce13">
            <text:p>27/4/26</text:p>
          </table:table-cell>
          <table:table-cell office:value-type="string" table:style-name="ce14">
            <text:p>Iniziativa di sistema 2.1/2026 “Magazine e iniziative di mediapartnership” – Economia &amp; Imprese, il magazine delle Camere di commercio, mensile di informazione sulle attività del sistema camerale – anno 2026. – Campagna di comunicazione e promozione a livello nazionale e locale del magazine delle Camere di commercio.</text:p>
          </table:table-cell>
          <table:table-cell office:value-type="float" office:value="38208.36" table:style-name="ce15">
            <text:p><text:s/>38.208,36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7">
          <table:table-cell office:value-type="float" office:value="54" table:style-name="ce12">
            <text:p>54</text:p>
          </table:table-cell>
          <table:table-cell office:value-type="date" office:date-value="2026-04-27T00:00:00" table:style-name="ce13">
            <text:p>27/4/26</text:p>
          </table:table-cell>
          <table:table-cell office:value-type="string" table:style-name="ce14">
            <text:p>Iniziativa di sistema 2.1/2026 “Magazine e iniziative di mediapartnership” – Economia &amp; Imprese, il magazine delle Camere di commercio, mensile di informazione sulle attività del sistema camerale – anno 2026. – perfezionamento rapporto contrattuale OE Eurolit S.r.l. <text:s/>per impaginazione e produzione grafica n. 10 numero del Magazine del Sistema Camerale.<text:s/></text:p>
          </table:table-cell>
          <table:table-cell office:value-type="float" office:value="1958.1" table:style-name="ce15">
            <text:p><text:s/>1.958,1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5">
          <table:table-cell office:value-type="float" office:value="55" table:style-name="ce12">
            <text:p>55</text:p>
          </table:table-cell>
          <table:table-cell office:value-type="date" office:date-value="2026-05-05T00:00:00" table:style-name="ce13">
            <text:p>5/5/26</text:p>
          </table:table-cell>
          <table:table-cell office:value-type="string" table:style-name="ce14">
            <text:p>Servizi vari relativi all’organizzazione della Conferenza nazionale delle Camere di commercio (Capaccio Paestum, 5-6 giugno 2026) - Leader S.r.l. Tecnomedit S.r.l.</text:p>
          </table:table-cell>
          <table:table-cell office:value-type="float" office:value="113460" table:style-name="ce15">
            <text:p><text:s/>113.460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4">
          <table:table-cell office:value-type="float" office:value="56" table:style-name="ce12">
            <text:p>56</text:p>
          </table:table-cell>
          <table:table-cell office:value-type="date" office:date-value="2026-05-05T00:00:00" table:style-name="ce13">
            <text:p>5/5/26</text:p>
          </table:table-cell>
          <table:table-cell office:value-type="string" table:style-name="ce14">
            <text:p>InfoCamere S.C.p.A., progetto EULEP supporto alla continuità di fruizione dei contenuti formativi multimediali della piattaforma EULEP sulle tematiche dell’Intelligenza Artificiale (AI), Realtà Virtuale (VR) e Innovazione Sociale (SI) nel settore turistico, da parte di docenti/formatori e studenti/personale aziendale.</text:p>
          </table:table-cell>
          <table:table-cell office:value-type="float" office:value="7886.66" table:style-name="ce15">
            <text:p><text:s/>7.886,66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3">
          <table:table-cell office:value-type="float" office:value="57" table:style-name="ce12">
            <text:p>57</text:p>
          </table:table-cell>
          <table:table-cell office:value-type="date" office:date-value="2026-05-06T00:00:00" table:style-name="ce13">
            <text:p>6/5/26</text:p>
          </table:table-cell>
          <table:table-cell office:value-type="string" table:style-name="ce14">
            <text:p>CUP N. J89B23000150006 – Campagna web di promozione istituzionale del Programma di educazione alimentare “Latte nelle scuole” anno scolastico 2025/2026 - concessionarie esclusiviste varie</text:p>
          </table:table-cell>
          <table:table-cell office:value-type="float" office:value="5917" table:style-name="ce15">
            <text:p><text:s/>5.917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3">
          <table:table-cell office:value-type="float" office:value="58" table:style-name="ce12">
            <text:p>58</text:p>
          </table:table-cell>
          <table:table-cell office:value-type="date" office:date-value="2026-05-06T00:00:00" table:style-name="ce13">
            <text:p>6/5/26</text:p>
          </table:table-cell>
          <table:table-cell office:value-type="string" table:style-name="ce14">
            <text:p>CUP n. J89B23000150006 – Urban Vision Spa – Servizio di campagna affissioni digital negli Autogrill per la promozione istituzionale del Programma di educazione alimentare “Latte nelle scuole” anno scolastico 2025/2026<text:s/></text:p>
          </table:table-cell>
          <table:table-cell office:value-type="float" office:value="115900" table:style-name="ce15">
            <text:p><text:s/>115.900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6">
          <table:table-cell office:value-type="float" office:value="59" table:style-name="ce12">
            <text:p>59</text:p>
          </table:table-cell>
          <table:table-cell office:value-type="date" office:date-value="2026-05-06T00:00:00" table:style-name="ce13">
            <text:p>6/5/26</text:p>
          </table:table-cell>
          <table:table-cell office:value-type="string" table:style-name="ce14">
            <text:p>CUP J88H24003170001 – Riavvio delle attività e conseguente modifica in parte qua delle determinazioni del SG n. 153 e n. 161/2025 relative al supporto da parte del Centro Studi Tagliacarne e di BMTI per la realizzazione dell'Accordo Unioncamere-MASAF relativo all’”implementazione di un programma congiunto di attività per la rilevazione, elaborazione e diffusione dei prezzi e di altri dati economici riferiti a prodotti forestali” (Progetto Legname II)</text:p>
          </table:table-cell>
          <table:table-cell office:value-type="float" office:value="0" table:style-name="ce15">
            <text:p><text:s/>-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3">
          <table:table-cell office:value-type="float" office:value="60" table:style-name="ce12">
            <text:p>60</text:p>
          </table:table-cell>
          <table:table-cell office:value-type="date" office:date-value="2026-05-08T00:00:00" table:style-name="ce13">
            <text:p>8/5/26</text:p>
          </table:table-cell>
          <table:table-cell office:value-type="string" table:style-name="ce14">
            <text:p>Servizio di locazione Sala Convegni “Gianfranco Imperatori” (Roma, Piazza Venezia, 11) – Presentazione del Rapporto Italia Generativa 2025, 12 maggio 2026 – Associazione Civita - Servizio di moderazione - Dott.ssa Antonella Bacaro</text:p>
          </table:table-cell>
          <table:table-cell office:value-type="float" office:value="3660" table:style-name="ce15">
            <text:p><text:s/>3.660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6">
          <table:table-cell office:value-type="float" office:value="61" table:style-name="ce12">
            <text:p>61</text:p>
          </table:table-cell>
          <table:table-cell office:value-type="date" office:date-value="2026-05-18T00:00:00" table:style-name="ce13">
            <text:p>18/5/26</text:p>
          </table:table-cell>
          <table:table-cell office:value-type="string" table:style-name="ce14">
            <text:p>Esclusione candidati nell’ambito della procedura di selezione pubblica condotta da Unioncamere, in nome e per conto della Camera di commercio, industria, artigianato e agricoltura di Cosenza, per titoli ed esami per l’assunzione a tempo pieno, mediante contratto di apprendistato della durata di 36 mesi, da parte della Camera stessa, di n. 2 funzionari (area dei funzionari e dell’elevata qualificazione), profilo professionale funzionario servizi per lo sviluppo della competitività</text:p>
          </table:table-cell>
          <table:table-cell office:value-type="float" office:value="0" table:style-name="ce15">
            <text:p><text:s/>-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6">
          <table:table-cell office:value-type="float" office:value="62" table:style-name="ce12">
            <text:p>62</text:p>
          </table:table-cell>
          <table:table-cell office:value-type="date" office:date-value="2026-05-21T00:00:00" table:style-name="ce13">
            <text:p>21/5/26</text:p>
          </table:table-cell>
          <table:table-cell office:value-type="string" table:style-name="ce14">
            <text:p>Nomina Commissione esaminatrice, membri effettivi e aggregati, per procedura di selezione pubblica condotta da Unioncamere, in nome e per conto della CCIAA di Cosenza, per titoli ed esami per l’assunzione a tempo pieno, mediante contratto di apprendistato della durata di 36 mesi, di n. 2 funzionari (area dei funzionari e dell’elevata qualificazione) profilo professionale funzionario servizi per lo sviluppo della competitività – E</text:p>
          </table:table-cell>
          <table:table-cell office:value-type="float" office:value="2693.4" table:style-name="ce15">
            <text:p><text:s/>2.693,4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5">
          <table:table-cell office:value-type="float" office:value="63" table:style-name="ce12">
            <text:p>63</text:p>
          </table:table-cell>
          <table:table-cell office:value-type="date" office:date-value="2026-05-22T00:00:00" table:style-name="ce13">
            <text:p>22/5/26</text:p>
          </table:table-cell>
          <table:table-cell office:value-type="string" table:style-name="ce14">
            <text:p>Esiti procedura comparativa per il conferimento di un incarico di collaborazione progetto Welfare</text:p>
          </table:table-cell>
          <table:table-cell office:value-type="float" office:value="0" table:style-name="ce15">
            <text:p><text:s/>-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5">
          <table:table-cell office:value-type="float" office:value="64" table:style-name="ce12">
            <text:p>64</text:p>
          </table:table-cell>
          <table:table-cell office:value-type="date" office:date-value="2026-05-22T00:00:00" table:style-name="ce13">
            <text:p>22/5/26</text:p>
          </table:table-cell>
          <table:table-cell office:value-type="string" table:style-name="ce14">
            <text:p>Realizzazione di ricerche in materia di cultura e creatività, green economy e coesione sociale – Centro Studi delle Camere di commercio Guglielmo Tagliacarne S.c.a.r.l.<text:s/></text:p>
          </table:table-cell>
          <table:table-cell office:value-type="float" office:value="165148.42000000001" table:style-name="ce15">
            <text:p><text:s/>165.148,42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5">
          <table:table-cell office:value-type="float" office:value="65" table:style-name="ce12">
            <text:p>65</text:p>
          </table:table-cell>
          <table:table-cell office:value-type="date" office:date-value="2026-05-22T00:00:00" table:style-name="ce13">
            <text:p>22/5/26</text:p>
          </table:table-cell>
          <table:table-cell office:value-type="string" table:style-name="ce14">
            <text:p>Servizi vari relativi alla Conferenza nazionale delle Camere di commercio (Capaccio Paestum, 5-6 giugno 2026) –</text:p>
          </table:table-cell>
          <table:table-cell office:value-type="float" office:value="19733.93" table:style-name="ce15">
            <text:p><text:s/>19.733,93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3">
          <table:table-cell office:value-type="float" office:value="66" table:style-name="ce12">
            <text:p>66</text:p>
          </table:table-cell>
          <table:table-cell office:value-type="date" office:date-value="2026-05-26T00:00:00" table:style-name="ce13">
            <text:p>26/5/26</text:p>
          </table:table-cell>
          <table:table-cell office:value-type="string" table:style-name="ce14">
            <text:p>Misura B2.1 del Programma unitario di intervento - Interventi per le aree del terremoto del 2009 e 2016, del Piano nazionale complementare al Piano nazionale di ripresa e resilienza – Aggiornamento elenco beneficiari per scorrimento e revoche Concessioni<text:s/></text:p>
          </table:table-cell>
          <table:table-cell office:value-type="float" office:value="0" table:style-name="ce15">
            <text:p><text:s/>-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7">
          <table:table-cell office:value-type="float" office:value="67" table:style-name="ce12">
            <text:p>67</text:p>
          </table:table-cell>
          <table:table-cell office:value-type="date" office:date-value="2026-05-26T00:00:00" table:style-name="ce13">
            <text:p>26/5/26</text:p>
          </table:table-cell>
          <table:table-cell office:value-type="string" table:style-name="ce14">
            <text:p>CUP: E56I26000080007: InfoCamere S.c.p.A, assistenza tecnica per la costruzione archivi imprese e occupati e piano di campionamento, per l’implementazione della piattaforma WEB per rilevazione dati, per la fornitura di servizi internet Hosting e la realizzazione, sviluppo e gestione di contenuti del sito web relativo ai prodotti informativi connessi al sistema di monitoraggio, Progetto Excelsior 2026<text:s/></text:p>
          </table:table-cell>
          <table:table-cell office:value-type="float" office:value="676264.26" table:style-name="ce15">
            <text:p><text:s/>676.264,26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3">
          <table:table-cell office:value-type="float" office:value="68" table:style-name="ce12">
            <text:p>68</text:p>
          </table:table-cell>
          <table:table-cell office:value-type="date" office:date-value="2026-05-26T00:00:00" table:style-name="ce13">
            <text:p>26/5/26</text:p>
          </table:table-cell>
          <table:table-cell office:value-type="string" table:style-name="ce14">
            <text:p>Misura B2.3 del Programma unitario di intervento - Interventi per le aree del terremoto del 2009 e 2016, del Piano nazionale complementare al Piano nazionale di ripresa e resilienza – Secondo aggiornamento elenco beneficiari per revoca Concessioni<text:s/></text:p>
          </table:table-cell>
          <table:table-cell office:value-type="float" office:value="0" table:style-name="ce15">
            <text:p><text:s/>-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7">
          <table:table-cell office:value-type="float" office:value="69" table:style-name="ce12">
            <text:p>69</text:p>
          </table:table-cell>
          <table:table-cell office:value-type="date" office:date-value="2026-05-29T00:00:00" table:style-name="ce13">
            <text:p>29/5/26</text:p>
          </table:table-cell>
          <table:table-cell office:value-type="string" table:style-name="ce14">
            <text:p>Affidamento al dott. Gianpaolo Davide Rossetti del servizio di revisione contabile dei progetti “Supporto tecnico e formativo per lo sviluppo e la trasparenza della filiera olivicola olearia albanese” e “Valorizzazione del caffè e del cacao salvadoregni e realizzazione di azioni per lo sviluppo e la trasparenza di tali mercati” di cui alle relative Convenzioni con l’Agenzia italiana per la cooperazione allo sviluppo (AICS)<text:s/></text:p>
          </table:table-cell>
          <table:table-cell office:value-type="float" office:value="37576" table:style-name="ce15">
            <text:p><text:s/>37.576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5">
          <table:table-cell office:value-type="float" office:value="70" table:style-name="ce12">
            <text:p>70</text:p>
          </table:table-cell>
          <table:table-cell office:value-type="date" office:date-value="2026-06-01T00:00:00" table:style-name="ce13">
            <text:p>1/6/26</text:p>
          </table:table-cell>
          <table:table-cell office:value-type="string" table:style-name="ce14">
            <text:p>Servizi vari relativi alla Conferenza nazionale delle Camere di commercio (Capaccio Paestum, 5-6 giugno 2026) – Dott. Francesco Maria Talò</text:p>
          </table:table-cell>
          <table:table-cell office:value-type="float" office:value="2440" table:style-name="ce15">
            <text:p><text:s/>2.440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5">
          <table:table-cell office:value-type="float" office:value="71" table:style-name="ce12">
            <text:p>71</text:p>
          </table:table-cell>
          <table:table-cell office:value-type="date" office:date-value="2026-06-01T00:00:00" table:style-name="ce13">
            <text:p>1/6/26</text:p>
          </table:table-cell>
          <table:table-cell office:value-type="string" table:style-name="ce14">
            <text:p>CUP: E56I26000080007: InfoCamere S.c.p.A, servizi elaborativi e dati del Registro Imprese e dell’INPS; Progetto Excelsior 2026<text:s/></text:p>
          </table:table-cell>
          <table:table-cell office:value-type="float" office:value="109450" table:style-name="ce15">
            <text:p><text:s/>109.450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3">
          <table:table-cell office:value-type="float" office:value="72" table:style-name="ce12">
            <text:p>72</text:p>
          </table:table-cell>
          <table:table-cell office:value-type="date" office:date-value="2026-06-04T00:00:00" table:style-name="ce13">
            <text:p>4/6/26</text:p>
          </table:table-cell>
          <table:table-cell office:value-type="string" table:style-name="ce14">
            <text:p>Attività di promozione istituzionale nell’ambito dell’iniziativa “Youtopic Fest 2026 - Inquietudine: come costudire la scintilla dell’umano” - Associazione Rondine Cittadella della Pace<text:s/></text:p>
          </table:table-cell>
          <table:table-cell office:value-type="float" office:value="6098.78" table:style-name="ce15">
            <text:p><text:s/>6.098,78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5">
          <table:table-cell office:value-type="float" office:value="73" table:style-name="ce12">
            <text:p>73</text:p>
          </table:table-cell>
          <table:table-cell office:value-type="date" office:date-value="2026-06-09T00:00:00" table:style-name="ce13">
            <text:p>9/6/26</text:p>
          </table:table-cell>
          <table:table-cell office:value-type="string" table:style-name="ce14">
            <text:p>Dintec S.c.r.l. – Servizio di assistenza e supporto tecnico-operativo nell’ambito dell’Iniziativa di Sistema n. 4.1/2026 ”Digitalizzazione verso le PPAA”.<text:s/></text:p>
          </table:table-cell>
          <table:table-cell office:value-type="float" office:value="47223" table:style-name="ce15">
            <text:p><text:s/>47.223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3">
          <table:table-cell office:value-type="float" office:value="74" table:style-name="ce12">
            <text:p>74</text:p>
          </table:table-cell>
          <table:table-cell office:value-type="date" office:date-value="2026-06-12T00:00:00" table:style-name="ce13">
            <text:p>12/6/26</text:p>
          </table:table-cell>
          <table:table-cell office:value-type="string" table:style-name="ce14">
            <text:p>Acquisizione di servizi di coffee break e light lunch in occasione dei workshop sul tema “Le Camere di commercio protagoniste dei progetti europei” (Pisa, 22 e 23 giugno 2026) – Aurora Catering S.r.l.</text:p>
          </table:table-cell>
          <table:table-cell office:value-type="float" office:value="7627.2" table:style-name="ce15">
            <text:p><text:s/>7.627,2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5">
          <table:table-cell office:value-type="float" office:value="75" table:style-name="ce12">
            <text:p>75</text:p>
          </table:table-cell>
          <table:table-cell office:value-type="date" office:date-value="2026-06-18T00:00:00" table:style-name="ce13">
            <text:p>18/6/26</text:p>
          </table:table-cell>
          <table:table-cell office:value-type="string" table:style-name="ce14">
            <text:p>Servizi di locazione dell’Aula Adrianea (Horti Sallustiani) – Convegno sul tema “Il libro bianco del credito alle mPI” (Roma, 30 giugno 2026) – TECNO HOLDING S.p.A.</text:p>
          </table:table-cell>
          <table:table-cell office:value-type="float" office:value="1403" table:style-name="ce15">
            <text:p><text:s/>1.403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5">
          <table:table-cell office:value-type="float" office:value="76" table:style-name="ce12">
            <text:p>76</text:p>
          </table:table-cell>
          <table:table-cell office:value-type="date" office:date-value="2026-06-18T00:00:00" table:style-name="ce13">
            <text:p>18/6/26</text:p>
          </table:table-cell>
          <table:table-cell office:value-type="string" table:style-name="ce14">
            <text:p>Dintec S.c.r.l. – Servizio di assistenza e supporto tecnico-operativo nell’ambito dell’Iniziativa di Sistema n. 4.2/2026 “Transizione digitale ed ecologica”</text:p>
          </table:table-cell>
          <table:table-cell office:value-type="float" office:value="163532.16" table:style-name="ce15">
            <text:p><text:s/>163.532,16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3">
          <table:table-cell office:value-type="float" office:value="77" table:style-name="ce12">
            <text:p>77</text:p>
          </table:table-cell>
          <table:table-cell office:value-type="date" office:date-value="2026-06-24T00:00:00" table:style-name="ce13">
            <text:p>24/6/26</text:p>
          </table:table-cell>
          <table:table-cell office:value-type="string" table:style-name="ce14">
            <text:p>Centro Studi delle Camere di commercio Guglielmo Tagliacarne - Servizi di supporto tecnico da realizzare nell’ambito dell’iniziativa di sistema cod. 1.2/2026 “Osservatori economici e analisi congiunturale”<text:s/></text:p>
          </table:table-cell>
          <table:table-cell office:value-type="float" office:value="500000" table:style-name="ce15">
            <text:p><text:s/>500.000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4">
          <table:table-cell office:value-type="float" office:value="78" table:style-name="ce12">
            <text:p>78</text:p>
          </table:table-cell>
          <table:table-cell office:value-type="date" office:date-value="2026-06-26T00:00:00" table:style-name="ce13">
            <text:p>26/6/26</text:p>
          </table:table-cell>
          <table:table-cell office:value-type="string" table:style-name="ce14">
            <text:p>Supporto giuridico amministrativo nell’ambito del piano esecutivo 8 maggio 2026 di attuazione della convenzione tra il Ministero delle Imprese e del Made in Italy e Unioncamere del 15 dicembre 2025 in materia di vigilanza del mercato in ambito metrologia legale – Dintec s.c.r.l. –</text:p>
          </table:table-cell>
          <table:table-cell office:value-type="float" office:value="71940" table:style-name="ce15">
            <text:p><text:s/>71.940,0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4">
          <table:table-cell office:value-type="float" office:value="79" table:style-name="ce12">
            <text:p>79</text:p>
          </table:table-cell>
          <table:table-cell office:value-type="date" office:date-value="2026-06-26T00:00:00" table:style-name="ce13">
            <text:p>26/6/26</text:p>
          </table:table-cell>
          <table:table-cell office:value-type="string" table:style-name="ce14">
            <text:p>Affidamento a Infocamere per i servizi per le attività di gestione, manutenzione, coordinamento e implementazione del Portale SNI (www.sni.unioncamere.it), nell’ambito del progetto di Fondo di perequazione 2025-26 “Competenze per le imprese: orientare e formare i giovani per il mondo del lavoro”</text:p>
          </table:table-cell>
          <table:table-cell office:value-type="float" office:value="61875.13" table:style-name="ce15">
            <text:p><text:s/>61.875,13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style-name="ro3">
          <table:table-cell office:value-type="float" office:value="80" table:style-name="ce12">
            <text:p>80</text:p>
          </table:table-cell>
          <table:table-cell office:value-type="date" office:date-value="2026-06-26T00:00:00" table:style-name="ce13">
            <text:p>26/6/26</text:p>
          </table:table-cell>
          <table:table-cell office:value-type="string" table:style-name="ce14">
            <text:p>Dintec S.c.r.l. – Servizi di supporto tecnico-specialistico per la realizzazione del progetto esecutivo dell'Iniziativa di Sistema n. 5.1/2026 "Innovazione e Trasferimento tecnologico"</text:p>
          </table:table-cell>
          <table:table-cell office:value-type="float" office:value="164818.5" table:style-name="ce15">
            <text:p><text:s/>164.818,50<text:s text:c="3"/></text:p>
          </table:table-cell>
          <table:table-cell table:number-columns-repeated="3" table:style-name="ce1"/>
          <table:table-cell table:style-name="ce16"/>
          <table:table-cell table:number-columns-repeated="16376" table:style-name="ce1"/>
        </table:table-row>
        <table:table-row table:number-rows-repeated="1048493" table:style-name="ro2">
          <table:table-cell table:number-columns-repeated="16384"/>
        </table:table-row>
        <table:named-expressions>
          <table:named-range table:name="Print_Titles" table:cell-range-address="DSG_2025.$A$1:DSG_2025.$XFD$3" table:base-cell-address="DSG_2025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6P0">
      <number:text> </number:text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number number:decimal-places="2" number:min-decimal-places="2" number:min-integer-digits="1" number:grouping="true"/>
      <number:text> </number:text>
    </number:number-style>
    <number:number-style style:name="N36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date-style style:name="N37P0">
      <number:day/>
      <number:text>/</number:text>
      <number:month/>
      <number:text>/</number:text>
      <number:year/>
    </number:date-style>
    <number:text-style style:name="N37">
      <number:text-content/>
      <style:map style:condition="value()&gt;=0" style:apply-style-name="N37P0"/>
    </number:text-style>
    <number:number-style style:name="N38P0">
      <number:text> </number:text>
      <number:number number:decimal-places="2" number:min-decimal-places="2" number:min-integer-digits="1" number:grouping="true"/>
      <number:text>   </number:text>
    </number:number-style>
    <number:number-style style:name="N38P1">
      <number:text>-</number:text>
      <number:number number:decimal-places="2" number:min-decimal-places="2" number:min-integer-digits="1" number:grouping="true"/>
      <number:text>   </number:text>
    </number:number-style>
    <number:number-style style:name="N38P2">
      <number:text> -</number:text>
      <number:number number:decimal-places="0" number:min-decimal-places="0" number:min-integer-digits="2">
        <number:embedded-text number:position="0">  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Migliai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393700787401575in" fo:margin-right="0.3937007874015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275590551181102in" fo:margin-left="0.393700787401575in" fo:margin-right="0.393700787401575in" fo:margin-bottom="0in"/>
      </style:header-style>
      <style:footer-style>
        <style:header-footer-properties fo:min-height="0.078740157480315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title/>
    <dc:description/>
    <dc:subject/>
    <meta:initial-creator>castellacci</meta:initial-creator>
    <dc:creator>Orietta Castellacci</dc:creator>
    <meta:creation-date>2015-01-15T17:53:47Z</meta:creation-date>
    <dc:date>2026-09-11T12:09:29Z</dc:date>
    <meta:print-date>2026-09-11T12:09:17Z</meta:print-date>
  </office:meta>
</office:document-meta>
</file>